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een boomkikkerpoel aan Ravendonken ongenummerd in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een aanvraag voor een omgevingsvergunning ontvangen. De vergunning is aangevraagd voor het aanleggen van een boomkikkerpoel aan Ravendonken ongenummerd in Oirschot. Het kenmerk van de gemeente voor deze zaak is 082383485.</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8-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9739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9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9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2383485</meta:user-defined>
    <meta:user-defined meta:name="DCTERMS.abstract">aanleggen van een boomkikkerpoel</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aanleggen van een boomkikkerpoel aan Ravendonken ongenummerd in Oirschot</meta:user-defined>
    <meta:user-defined meta:name="DCTERMS.W3CDTF/DCTERMS.available">2026-08-24</meta:user-defined>
    <meta:user-defined meta:name="DCTERMS.W3CDTF/OVERHEIDop.jaargang">2026</meta:user-defined>
    <meta:user-defined meta:name="OVERHEIDop.publicationIssue">397395</meta:user-defined>
    <meta:user-defined meta:name="OVERHEIDop.GmbID/DC.identifier">gmb-2026-397395</meta:user-defined>
    <meta:user-defined meta:name="OVERHEIDop.versieInformatie"/>
  </office:meta>
</office:document-meta>
</file>