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Haven Noordzijde 25, 4318AC Brouwershaven    - het aanbrengen van nieuwe dakbedekk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aanbrengen van nieuwe dakbedekkingZaaknummer: 1727535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739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7600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Haven Noordzijde 25, 4318AC Brouwershaven    - het aanbrengen van nieuwe dakbedekkingAanvraa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91</meta:user-defined>
    <meta:user-defined meta:name="OVERHEIDop.GmbID/DC.identifier">gmb-2026-397391</meta:user-defined>
    <meta:user-defined meta:name="OVERHEIDop.versieInformatie"/>
  </office:meta>
</office:document-meta>
</file>