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bouwen en verduurzamen van een boerderijwoning aan de Van Osstraat 1 te Diev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Van Osstraat 1, 7981 CA Diever, voor verbouwen en verduurzamen van een boerderijwoning (aanvraagdatum 18-08-2026, zaaknummer 170156610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73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6610</meta:user-defined>
    <dc:language>nl</dc:language>
    <meta:user-defined meta:name="OVERHEIDop.locatietype/OVERHEIDop.gebiedsmarkering">Punt</meta:user-defined>
    <meta:user-defined meta:name="DC.title">Aangevraagde omgevingsvergunning voor verbouwen en verduurzamen van een boerderijwoning aan de Van Osstraat 1 te Diever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9</meta:user-defined>
    <meta:user-defined meta:name="OVERHEIDop.GmbID/DC.identifier">gmb-2026-397389</meta:user-defined>
    <meta:user-defined meta:name="OVERHEIDop.versieInformatie"/>
  </office:meta>
</office:document-meta>
</file>