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dakkapel op voorgevel, Klareweid 32, 1831 BS Koe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Klareweid 32, 1831 BS Koedijk<text:span text:style-name="nadrukvet">; </text:span>het plaatsen van een dakkapel op voorgevel</text:p>
            <text:p text:style-name="common-al">
            
          </text:p>
            <text:p text:style-name="common-al">Datum ontvangst: 19-08-2026</text:p>
            <text:p text:style-name="common-al">Zaaknummer: 00001402210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738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2210</meta:user-defined>
    <dc:language>nl</dc:language>
    <meta:user-defined meta:name="OVERHEIDop.locatietype/OVERHEIDop.gebiedsmarkering">Punt</meta:user-defined>
    <meta:user-defined meta:name="DC.title">Omgevingsvergunning aangevraagd: het plaatsen van een dakkapel op voorgevel, Klareweid 32, 1831 BS Koedij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86</meta:user-defined>
    <meta:user-defined meta:name="OVERHEIDop.GmbID/DC.identifier">gmb-2026-397386</meta:user-defined>
    <meta:user-defined meta:name="OVERHEIDop.versieInformatie"/>
  </office:meta>
</office:document-meta>
</file>