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ieter van der Doesstraat 54-1 1056V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terras op de uitbouw begane grondverdieping</text:p>
            <text:p text:style-name="common-al">Zaakadres: Pieter van der Doesstraat 54-1 1056VJ Amsterdam</text:p>
            <text:p text:style-name="common-al">Datum ontvangst: 17-07-2026</text:p>
            <text:p text:style-name="common-al">Zaaknummer: Z2026-031861</text:p>
            <text:p text:style-name="common-al">DSO-nummer: 202607170122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3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861</meta:user-defined>
    <meta:user-defined meta:name="DCTERMS.abstract">realiseren van een dakterras op de uitbouw begane grond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ieter van der Doesstraat 54-1 1056VJ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84</meta:user-defined>
    <meta:user-defined meta:name="OVERHEIDop.GmbID/DC.identifier">gmb-2026-397384</meta:user-defined>
    <meta:user-defined meta:name="OVERHEIDop.versieInformatie"/>
  </office:meta>
</office:document-meta>
</file>