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alkenswaard, melding Besluit activiteiten leefomgeving, Peedijk 13​ te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Valkenswaard maakt bekend dat er een melding ingevolge het Besluit activiteiten leefomgeving (Bal) is ontvangen.</text:p>
            <text:p text:style-name="common-al">Bedrijf: rundveehouderij</text:p>
            <text:p text:style-name="common-al">Locatie: Peedijk 13​ te Valkenswaard</text:p>
            <text:p text:style-name="common-al">Activiteit: mba het houden van landbouwhuisdieren in een dierenverblijf </text:p>
            <text:p text:style-name="common-al">Voor: het uitbreiden van het aantal stuks vrouwelijk jongvee en het verlengen van de emissiearme vloerDatum melding: 14 april 2026DSO-verzoeknummer: 2026041401963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07084 gekoppeld. U dient bij correspondentie dit zaaknummer te vermelden. Indien u gebruik maakt van e-mail, dan verzoeken we u het zaaknummer in de onderwerpregel te plaatsen. </text:p>
            <text:p text:style-name="common-al">De correspondentie middels e-mail dient u te richten aan vergunningen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9737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7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7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Valkenswaar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07084</meta:user-defined>
    <dc:language>nl</dc:language>
    <meta:user-defined meta:name="OVERHEIDop.locatietype/OVERHEIDop.gebiedsmarkering">Adres</meta:user-defined>
    <meta:user-defined meta:name="DC.title">Gemeente Valkenswaard, melding Besluit activiteiten leefomgeving, Peedijk 13​ te Valkenswaar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78</meta:user-defined>
    <meta:user-defined meta:name="OVERHEIDop.GmbID/DC.identifier">gmb-2026-397378</meta:user-defined>
    <meta:user-defined meta:name="OVERHEIDop.versieInformatie"/>
  </office:meta>
</office:document-meta>
</file>