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van een energieopslagsysteem aan Westdijk 32, 3752 AE Bunschoten-Spakenburg, Westdijk 34, 3752 AE Bunschoten-Spakenburg, Verzoeklocatie 20260720015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van een energieopslagsysteem aan Westdijk 32-34, 3752 AE Bunschoten-Spakenburg</text:span>
          </text:p>
            <text:p text:style-name="common-al">De gemeente Bunschoten heeft een omgevingsvergunning verleend op 20-08-2026. De gemeente geeft hiermee toestemming voor plaatsen van een energieopslagsysteem aan Westdijk 32, 3752 AE Bunschoten-Spakenburg, Westdijk 34, 3752 AE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973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5071</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Toestemming voor plaatsen van een energieopslagsysteem aan Westdijk 32, 3752 AE Bunschoten-Spakenburg, Westdijk 34, 3752 AE Bunschoten-Spakenburg, Verzoeklocatie 2026072001506</meta:user-defined>
    <meta:user-defined meta:name="DCTERMS.W3CDTF/DCTERMS.available">2026-08-24</meta:user-defined>
    <meta:user-defined meta:name="DCTERMS.W3CDTF/OVERHEIDop.jaargang">2026</meta:user-defined>
    <meta:user-defined meta:name="OVERHEIDop.publicationIssue">397376</meta:user-defined>
    <meta:user-defined meta:name="OVERHEIDop.GmbID/DC.identifier">gmb-2026-397376</meta:user-defined>
    <meta:user-defined meta:name="OVERHEIDop.versieInformatie"/>
  </office:meta>
</office:document-meta>
</file>