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voorzijde van de woning op de locatie van Lennepweg 44  te Zandvoort, ingekomen 12 augustus 2026, DSO nummer 2026081200176, zaaknummer ODIJ-Z-26-18682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plaatsen van een dakkapel aan de voorzijde van de woning op de locatie van Lennepweg 44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7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73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plaatsen van een dakkapel aan de voorzijde van de woning op de locatie van Lennepweg 44  te Zandvoort, ingekomen 12 augustus 2026, DSO nummer 2026081200176, zaaknummer ODIJ-Z-26-186828</meta:user-defined>
    <meta:user-defined meta:name="DCTERMS.W3CDTF/DCTERMS.available">2026-08-24</meta:user-defined>
    <meta:user-defined meta:name="DCTERMS.W3CDTF/OVERHEIDop.jaargang">2026</meta:user-defined>
    <meta:user-defined meta:name="OVERHEIDop.publicationIssue">397375</meta:user-defined>
    <meta:user-defined meta:name="OVERHEIDop.GmbID/DC.identifier">gmb-2026-397375</meta:user-defined>
    <meta:user-defined meta:name="OVERHEIDop.versieInformatie"/>
  </office:meta>
</office:document-meta>
</file>