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Zevenwouden 45, 8302LC Emmeloord: het uitbreid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Omgevingsvergunning verleend voor deze locatie. Het gaat om het uitbreiden van de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73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04</meta:user-defined>
    <meta:user-defined meta:name="DCTERMS.abstract">Zevenwouden 45, 8302LC Emmeloord: Omgevingsvergunning 20 augustus 2026 het uitbreiden van de woning</meta:user-defined>
    <dc:language>nl</dc:language>
    <meta:user-defined meta:name="OVERHEIDop.locatietype/OVERHEIDop.gebiedsmarkering">Vlak</meta:user-defined>
    <meta:user-defined meta:name="DC.title">Besluit omgevingsvergunning Zevenwouden 45, 8302LC Emmeloord: het uitbreiden van de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74</meta:user-defined>
    <meta:user-defined meta:name="OVERHEIDop.GmbID/DC.identifier">gmb-2026-397374</meta:user-defined>
    <meta:user-defined meta:name="OVERHEIDop.versieInformatie"/>
  </office:meta>
</office:document-meta>
</file>