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Steenweg (ter hoogte van Mariastraat) te Utrecht, GU-Z2026-00648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08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08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Steenweg (ter hoogte van Mariastraat) te Utrecht, GU-Z2026-0064808</meta:user-defined>
    <meta:user-defined meta:name="OVERHEIDop.datumEindeReactietermijn">2026-10-14</meta:user-defined>
    <meta:user-defined meta:name="OVERHEIDop.terinzageleggingBG">https://jeleefomgeving.nl/inzien/002220647/979e3d1f-fa56-4ddb-aa78-2ed788cb3ec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5</meta:user-defined>
    <meta:user-defined meta:name="OVERHEIDop.GmbID/DC.identifier">gmb-2026-397365</meta:user-defined>
    <meta:user-defined meta:name="OVERHEIDop.versieInformatie"/>
  </office:meta>
</office:document-meta>
</file>