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ordening fysieke leefomgeving Aangevraagd: Ontheffing Sfeerverlichting, het laten branden van sfeerverlichting van 9-10-2026 tm 31-03-2027, Oudegracht, oostzijde van Zilverstraat tot Korte Vond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</text:span>
            <text:span text:style-name="nadrukvet"> Verordening fysieke leefomgeving</text:span>
            <text:span text:style-name="nadrukvet">: 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Ontheffing Sfeerverlichting;Oudegracht, oostzijde van Zilverstraat tot Korte Vondelstraat<text:span text:style-name="nadrukvet">; </text:span>het laten branden van sfeerverlichting van 9-10-2026 tm 31-03-2027</text:p>
            <text:p text:style-name="common-al">
            
          </text:p>
            <text:p text:style-name="common-al">Datum ontvangst: 14-08-2026</text:p>
            <text:p text:style-name="last-al">Zaaknummer: 0000140066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736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400663</meta:user-defined>
    <dc:language>nl</dc:language>
    <meta:user-defined meta:name="OVERHEIDop.locatietype/OVERHEIDop.gebiedsmarkering">Lijn</meta:user-defined>
    <meta:user-defined meta:name="DC.title">Verordening fysieke leefomgeving Aangevraagd: Ontheffing Sfeerverlichting, het laten branden van sfeerverlichting van 9-10-2026 tm 31-03-2027, Oudegracht, oostzijde van Zilverstraat tot Korte Vondels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64</meta:user-defined>
    <meta:user-defined meta:name="OVERHEIDop.GmbID/DC.identifier">gmb-2026-397364</meta:user-defined>
    <meta:user-defined meta:name="OVERHEIDop.versieInformatie"/>
  </office:meta>
</office:document-meta>
</file>