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geklimatiseerd laaddock, Tractieweg 36 en 38, 3534AP Utrecht, GU-Z2026-006487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878</text:p>
            <text:p text:style-name="common-al">Toelichting: het bouwen van een geklimatiseerd laaddock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5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5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64878</meta:user-defined>
    <meta:user-defined meta:name="DCTERMS.abstract">Toelichting: het bouwen van een geklimatiseerd laaddoc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het bouwen van een geklimatiseerd laaddock, Tractieweg 36 en 38, 3534AP Utrecht, GU-Z2026-0064878</meta:user-defined>
    <meta:user-defined meta:name="OVERHEIDop.datumEindeReactietermijn">2026-10-14</meta:user-defined>
    <meta:user-defined meta:name="OVERHEIDop.terinzageleggingBG">https://jeleefomgeving.nl/inzien/002220647/5cbd6180-0670-4ef4-92a0-87bfb9bbd573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59</meta:user-defined>
    <meta:user-defined meta:name="OVERHEIDop.GmbID/DC.identifier">gmb-2026-397359</meta:user-defined>
    <meta:user-defined meta:name="OVERHEIDop.versieInformatie"/>
  </office:meta>
</office:document-meta>
</file>