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Leijerpolderweg te 't Veld (Graven in bodem boven interventiewaard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9 augustus 2026 namens Gemeente Hollands Kroon een volledige melding ontvangen van een ontwikkeling aan Leijerpolderweg te 't Veld. Het gaat over graafwerkzaamheden welke gaan plaatsvinden in bermen en op sommige locaties onder het wegdek. De melding heeft het kenmerk OMG-088986/Z26-0828228.</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raven in bodem met een kwaliteit boven interventiewaarde bodemkwaliteit</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986/Z26-0828228)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735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5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5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llands Kroon</meta:user-defined>
    <meta:user-defined meta:name="OVERHEIDop.Rubriek/DC.type">omgevingsmeld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986/Z26-0828228</meta:user-defined>
    <dc:language>nl</dc:language>
    <meta:user-defined meta:name="OVERHEIDop.locatietype/OVERHEIDop.gebiedsmarkering">Vlak</meta:user-defined>
    <meta:user-defined meta:name="DC.title">Melding ontvangen voor Leijerpolderweg te 't Veld (Graven in bodem boven interventiewaarde)</meta:user-defined>
    <meta:user-defined meta:name="DCTERMS.W3CDTF/DCTERMS.available">2026-08-24</meta:user-defined>
    <meta:user-defined meta:name="DCTERMS.W3CDTF/OVERHEIDop.jaargang">2026</meta:user-defined>
    <meta:user-defined meta:name="OVERHEIDop.publicationIssue">397353</meta:user-defined>
    <meta:user-defined meta:name="OVERHEIDop.GmbID/DC.identifier">gmb-2026-397353</meta:user-defined>
    <meta:user-defined meta:name="OVERHEIDop.versieInformatie"/>
  </office:meta>
</office:document-meta>
</file>