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Pieterstraat 56, 56A1 t/m 56A8, 56B1 t/m 56B11, 6166AS  (GLN00 F 2787 en GLN00 F 36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een tuinmuur</text:p>
            <text:p text:style-name="common-al">
            <text:span text:style-name="nadrukvet">Locatie: </text:span>Pieterstraat 56, 56A1 t/m 56A8, 56B1 t/m 56B11, 6166AS  (GLN00 F 2787 en GLN00 F 3618).</text:p>
            <text:p text:style-name="common-al">
            <text:span text:style-name="nadrukvet">Kenmerk: </text:span>2026-00002254</text:p>
            <text:p text:style-name="common-al">
            <text:span text:style-name="nadrukvet">Besluit datum: </text:span>20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73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254</meta:user-defined>
    <meta:user-defined meta:name="DCTERMS.abstract">Betreft: Beschikking verlenging beslistermijn op locatie Pieterstraat 56, 56A1 t/m 56A8, 56B1 t/m 56B11, 6166AS  (GLN00 F 2787 en GLN00 F 3618)</meta:user-defined>
    <dc:language>nl</dc:language>
    <meta:user-defined meta:name="OVERHEIDop.locatietype/OVERHEIDop.gebiedsmarkering">Vlak</meta:user-defined>
    <meta:user-defined meta:name="DC.title">Kennisgeving termijnverlenging omgevingsvergunning, Pieterstraat 56, 56A1 t/m 56A8, 56B1 t/m 56B11, 6166AS  (GLN00 F 2787 en GLN00 F 3618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52</meta:user-defined>
    <meta:user-defined meta:name="OVERHEIDop.GmbID/DC.identifier">gmb-2026-397352</meta:user-defined>
    <meta:user-defined meta:name="OVERHEIDop.versieInformatie"/>
  </office:meta>
</office:document-meta>
</file>