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BESLUIT VERLENGEN BESLISTERMIJN OMGEVINGSPLANACTIVITEIT AFWIJKEN VAN REGELS IN HET OMGEVINGSPLAN – MARKTVELD 3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p text:style-name="common-al">-Marktveld 31 Vught, wijzigen bestemming van horeca naar sport en gezondheid, Z26 – 308310</text:p>
            <text:p text:style-name="last-al">De brief is verzonden op 19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73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VUGHT - BESLUIT VERLENGEN BESLISTERMIJN OMGEVINGSPLANACTIVITEIT AFWIJKEN VAN REGELS IN HET OMGEVINGSPLAN – MARKTVELD 31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351</meta:user-defined>
    <meta:user-defined meta:name="OVERHEIDop.GmbID/DC.identifier">gmb-2026-397351</meta:user-defined>
    <meta:user-defined meta:name="OVERHEIDop.versieInformatie"/>
  </office:meta>
</office:document-meta>
</file>