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vangen van het digitale scherm van de reclamevitrine, Janskerkhof te Utrecht, GU-Z2026-006487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876</text:p>
            <text:p text:style-name="common-al">Toelichting: het vervangen van het digitale scherm van de reclamevitrine</text:p>
            <text:p text:style-name="common-al">Datum ontvangst aanvraag: 19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734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4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4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4876</meta:user-defined>
    <meta:user-defined meta:name="DCTERMS.abstract">Toelichting: het vervangen van het digitale scherm van de reclamevitrine</meta:user-defined>
    <dc:language>nl</dc:language>
    <meta:user-defined meta:name="OVERHEIDop.locatietype/OVERHEIDop.gebiedsmarkering">Vlak</meta:user-defined>
    <meta:user-defined meta:name="DC.title">Aanvraag omgevingsvergunning, het vervangen van het digitale scherm van de reclamevitrine, Janskerkhof te Utrecht, GU-Z2026-0064876</meta:user-defined>
    <meta:user-defined meta:name="OVERHEIDop.datumEindeReactietermijn">2026-10-14</meta:user-defined>
    <meta:user-defined meta:name="OVERHEIDop.terinzageleggingBG">https://jeleefomgeving.nl/inzien/002220647/8eb28522-88c9-44d2-9a87-2a81fb5d98b2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49</meta:user-defined>
    <meta:user-defined meta:name="OVERHEIDop.GmbID/DC.identifier">gmb-2026-397349</meta:user-defined>
    <meta:user-defined meta:name="OVERHEIDop.versieInformatie"/>
  </office:meta>
</office:document-meta>
</file>