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vangen van het digitale scherm van de reclamevitrine, Stadhuisbrug te Utrecht, GU-Z2026-00647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776</text:p>
            <text:p text:style-name="common-al">Toelichting: het vervangen van het digitale scherm van de reclamevitrine</text:p>
            <text:p text:style-name="common-al">Datum ontvangst aanvraag: 19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34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4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4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776</meta:user-defined>
    <meta:user-defined meta:name="DCTERMS.abstract">Toelichting: het vervangen van het digitale scherm van de reclamevitrine</meta:user-defined>
    <dc:language>nl</dc:language>
    <meta:user-defined meta:name="OVERHEIDop.locatietype/OVERHEIDop.gebiedsmarkering">Vlak</meta:user-defined>
    <meta:user-defined meta:name="DC.title">Aanvraag omgevingsvergunning, het vervangen van het digitale scherm van de reclamevitrine, Stadhuisbrug te Utrecht, GU-Z2026-0064776</meta:user-defined>
    <meta:user-defined meta:name="OVERHEIDop.datumEindeReactietermijn">2026-10-14</meta:user-defined>
    <meta:user-defined meta:name="OVERHEIDop.terinzageleggingBG">https://jeleefomgeving.nl/inzien/002220647/40c05f5b-56dd-427a-85c5-cfb5171e961a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48</meta:user-defined>
    <meta:user-defined meta:name="OVERHEIDop.GmbID/DC.identifier">gmb-2026-397348</meta:user-defined>
    <meta:user-defined meta:name="OVERHEIDop.versieInformatie"/>
  </office:meta>
</office:document-meta>
</file>