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stucen van de voorgevel, Amsterdamsestraatweg 967, 3555HR Utrecht, GU-Z2026-006475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752</text:p>
            <text:p text:style-name="common-al">Toelichting: het stucen van de voorgevel</text:p>
            <text:p text:style-name="common-al">Datum ontvangst aanvraag: 19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33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3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4752</meta:user-defined>
    <meta:user-defined meta:name="DCTERMS.abstract">Toelichting: het stucen van de voorgevel</meta:user-defined>
    <dc:language>nl</dc:language>
    <meta:user-defined meta:name="OVERHEIDop.locatietype/OVERHEIDop.gebiedsmarkering">Vlak</meta:user-defined>
    <meta:user-defined meta:name="DC.title">Aanvraag omgevingsvergunning, het stucen van de voorgevel, Amsterdamsestraatweg 967, 3555HR Utrecht, GU-Z2026-0064752</meta:user-defined>
    <meta:user-defined meta:name="OVERHEIDop.datumEindeReactietermijn">2026-10-14</meta:user-defined>
    <meta:user-defined meta:name="OVERHEIDop.terinzageleggingBG">https://jeleefomgeving.nl/inzien/002220647/94b96371-7065-45ac-a823-d42530c9bd1b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39</meta:user-defined>
    <meta:user-defined meta:name="OVERHEIDop.GmbID/DC.identifier">gmb-2026-397339</meta:user-defined>
    <meta:user-defined meta:name="OVERHEIDop.versieInformatie"/>
  </office:meta>
</office:document-meta>
</file>