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(kappen), nabij Baden Powelllaan 2 3016G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39</text:span>/<text:span text:style-name="nadrukvet">2026081800935</text:span>, heeft ontvangen voor de Kappen. <text:span text:style-name="nadrukcur">(Grondslag: Omgevingswet, artikel 5.1)</text:span></text:p>
            <text:p text:style-name="common-al">De aanvraag betreft 5 bomen in de omgeving van de locatie Baden Powelllaan 2 3016GJ in het gebied het centrum te Rotterdam. vanwege zorgplicht.</text:p>
            <text:p text:style-name="common-al">De exacte standplaats  van de zorgplichtbomen kan worden opgezocht op de interactieve kaart via de website www.rotterdam.nl/bom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73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39</meta:user-defined>
    <meta:user-defined meta:name="DCTERMS.abstract">BVC Centru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(kappen), nabij Baden Powelllaan 2 3016GJ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37</meta:user-defined>
    <meta:user-defined meta:name="OVERHEIDop.GmbID/DC.identifier">gmb-2026-397337</meta:user-defined>
    <meta:user-defined meta:name="OVERHEIDop.versieInformatie"/>
  </office:meta>
</office:document-meta>
</file>