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mantelzorgwoning, Alendorperweg 59B, 3451GL Vleuten, GU-Z2026-00648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868</text:p>
            <text:p text:style-name="common-al">Toelichting: het bouwen van een mantelzorgwoning</text:p>
            <text:p text:style-name="common-al">Datum ontvangst aanvraag: 19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33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3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GU-Z2026-0064868</meta:user-defined>
    <meta:user-defined meta:name="DCTERMS.abstract">Toelichting: het bouwen van een mantelzorgwoning</meta:user-defined>
    <dc:language>nl</dc:language>
    <meta:user-defined meta:name="OVERHEIDop.locatietype/OVERHEIDop.gebiedsmarkering">Vlak</meta:user-defined>
    <meta:user-defined meta:name="DC.title">Aanvraag omgevingsvergunning, het bouwen van een mantelzorgwoning, Alendorperweg 59B, 3451GL Vleuten, GU-Z2026-0064868</meta:user-defined>
    <meta:user-defined meta:name="OVERHEIDop.datumEindeReactietermijn">2026-10-14</meta:user-defined>
    <meta:user-defined meta:name="OVERHEIDop.terinzageleggingBG">https://jeleefomgeving.nl/inzien/002220647/b089c84f-e8e1-4d3a-bdd9-57b8d867c20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35</meta:user-defined>
    <meta:user-defined meta:name="OVERHEIDop.GmbID/DC.identifier">gmb-2026-397335</meta:user-defined>
    <meta:user-defined meta:name="OVERHEIDop.versieInformatie"/>
  </office:meta>
</office:document-meta>
</file>