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aanvaarden - melding wijziging alcoholwetv. - Toevoegen 2 leidinggevenden Restaurant Montimar Veghel - Markhof 1, 5463NN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0 augustus 2026 besloten om een aangevraagde melding wijziging alcoholwetv. voor het adres Markhof 1, 5463NN Veghel te aanvaarden. </text:p>
            <text:p text:style-name="common-al"/>
            <text:p text:style-name="common-al">
            <text:span text:style-name="nadrukvet"> Gegevens aanvraag</text:span>
          </text:p>
            <text:p text:style-name="common-al"> Omschrijving: Toevoegen 2 leidinggevenden Restaurant Montimar Veghel</text:p>
            <text:p text:style-name="common-al"> Locatie: Markhof 1, 5463NN Veghel</text:p>
            <text:p text:style-name="common-al"> Zaaknummer: WDH-2026-3658</text:p>
            <text:p text:style-name="common-al"> 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WDH-2026-365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3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WDH-2026-3658</meta:user-defined>
    <meta:user-defined meta:name="DCTERMS.abstract">Gemeente Meierijstad - te aanvaarden - melding wijziging alcoholwetv. - Toevoegen 2 leidinggevenden Restaurant Montimar Veghel - Markhof 1, 5463NN Veghel</meta:user-defined>
    <dc:language>nl</dc:language>
    <meta:user-defined meta:name="OVERHEIDop.locatietype/OVERHEIDop.gebiedsmarkering">Adres</meta:user-defined>
    <meta:user-defined meta:name="DC.title">Gemeente Meierijstad - te aanvaarden - melding wijziging alcoholwetv. - Toevoegen 2 leidinggevenden Restaurant Montimar Veghel - Markhof 1, 5463NN Veghel</meta:user-defined>
    <meta:user-defined meta:name="DCTERMS.W3CDTF/DCTERMS.available">2026-08-24</meta:user-defined>
    <meta:user-defined meta:name="DCTERMS.W3CDTF/OVERHEIDop.jaargang">2026</meta:user-defined>
    <meta:user-defined meta:name="OVERHEIDop.publicationIssue">397333</meta:user-defined>
    <meta:user-defined meta:name="OVERHEIDop.GmbID/DC.identifier">gmb-2026-397333</meta:user-defined>
    <meta:user-defined meta:name="OVERHEIDop.versieInformatie"/>
  </office:meta>
</office:document-meta>
</file>