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verbouw en uitbreiding Hoofdgebouw aan de Schoolweg 4 in Nijenslee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Schoolweg 4, 8383 EL Nijensleek, voor verbouw en uitbreiding van het Hoofdgebouw (aanvraagdatum 18-08-2026, zaaknummer 170156593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973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6593</meta:user-defined>
    <dc:language>nl</dc:language>
    <meta:user-defined meta:name="OVERHEIDop.locatietype/OVERHEIDop.gebiedsmarkering">Punt</meta:user-defined>
    <meta:user-defined meta:name="DC.title">Aangevraagde omgevingsvergunning voor verbouw en uitbreiding Hoofdgebouw aan de Schoolweg 4 in Nijensleek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32</meta:user-defined>
    <meta:user-defined meta:name="OVERHEIDop.GmbID/DC.identifier">gmb-2026-397332</meta:user-defined>
    <meta:user-defined meta:name="OVERHEIDop.versieInformatie"/>
  </office:meta>
</office:document-meta>
</file>