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GetFileContent(5)i864cb283-d21c-4f17-bb2b-d2f34dc41432.jpg" manifest:media-type="image/jpe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ertuig wrak (auto) op de Raaphorstpolderweg</text:p>
      <text:section text:name="zakelijke-mededeling_id1-3-2" text:style-name="zakelijke-mededeling">
        <text:section text:name="zakelijke-mededeling-tekst_id1-3-2-1" text:style-name="zakelijke-mededeling-tekst">
          <text:section text:name="tekst_id1-3-2-1-1" text:style-name="tekst">
            <text:p text:style-name="common-al">Op de Raaphorstpolderweg (aan de slootkant) is een aanhangwagen, kleur Wit, met het kenteken ONBEKEND aangetroffen.</text:p>
            <text:p text:style-name="common-al">
            <text:span text:style-name="nadrukvet">Wat zijn de regels?</text:span>Volgens de regels van de Algemene Plaatselijke Verordening Gouda 2025 (Apv) is het verboden om voertuigen die slecht onderhouden zijn en er verwaarloosd uitzien (Apv artikel 5:2, lid 1) op de openbare weg te plaatsen. Wij hebben vastgesteld dat uw voertuig er slecht onderhouden is en er verwaarloosd uitziet.</text:p>
            <text:p text:style-name="common-al">
            <text:span text:style-name="nadrukvet">Haal het </text:span>
            <text:span text:style-name="nadrukvet">voertuig weg voor 26-08-2026 als u de eigenaar bent</text:span>Als de eigenaar van dit voertuig niet voor 26-08-2026 verwijdert van de openbare weg zal dit voertuig door de gemeente Gouda verwijderd worden. Deze publicatie kan worden aangemerkt als een voornemen om bestuursdwang toe te passen als bedoeld in artikel 5:21 Algemene wet bestuursrecht. Dit voornemen is op 20-08-2026 ook bekend gemaakt met een sticker op het voertuig.</text:p>
            <text:p text:style-name="common-al">
            <text:span text:style-name="nadrukvet">Wat als het voertuig niet verwijderd wordt?</text:span>Als dit voertuig niet binnen de gestelde tijd van de openbare weg verwijderd zullen wij een definitief bestuursdwang besluit nemen. Dit betekent dat het voertuig wordt verwijderd en wordt opgeslagen.</text:p>
            <text:p text:style-name="common-al">
            <text:span text:style-name="nadrukvet">De eigenaar meldt zich toch</text:span>Wanneer de eigenaar zich toch binnen de wettelijke (opslag) termijn meldt bij de gemeente Gouda, kan het voertuig opgehaald worden. Dit kan alleen tegen betaling van de berging- en stallingkosten.</text:p>
            <text:p text:style-name="common-al">Wanneer de eigenaar tijdens deze periode zich niet meldt, zal het voertuig worden verkocht of vernietigd.</text:p>
            <text:p text:style-name="last-al">
            <text:span text:style-name="nadrukvet">Bel ons als u vragen heeft</text:span>U kunt van maandag tot en met vrijdag van 8.30 tot 17.00 uur bellen naar telefoonnummer 14 0182. Stuurt u liever een e-mail? Mail dan naar gemeente@gouda.nl. Graag het zaaknummer 1724079 vermelden.</text:p>
            <text:section text:name="plaatje_id1-3-2-1-1-8" text:style-name="plaatje">
              <text:p text:style-name="illustratie_id1-3-2-1-1-8-1"><draw:frame draw:style-name="illustratie_id1-3-2-1-1-8-1" text:anchor-type="paragraph" svg:width="150mm" svg:height="112.5mm"><draw:image xlink:href="Pictures/GetFileContent(5)i864cb283-d21c-4f17-bb2b-d2f34dc41432.jpg" xlink:type="simple"/></draw:frame></text:p>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8-1" style:parent-style-name="Standard">
      <style:paragraph-properties style:line-spacing="0mm" style:text-autospace="none" ofo:line-height="0.001cm"/>
    </style:style>
    <style:style style:family="graphic" style:name="illustratie_id1-3-2-1-1-8-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732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2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2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3Pas-ZM/2.67/xml/MC-DRP-OverigeInformatie-3Pas-ZM.xml</meta:user-defined>
    <meta:user-defined meta:name="OVERHEID.Gemeente/DC.creator">Gouda</meta:user-defined>
    <meta:user-defined meta:name="OVERHEID.Informatietype/DC.type">officiële publicatie</meta:user-defined>
    <meta:user-defined meta:name="OVERHEIDop.Rubriek/DC.type">overige overheidsinformatie</meta:user-defined>
    <meta:user-defined meta:name="OVERHEID.Gemeente/OVERHEID.authority">Gouda</meta:user-defined>
    <meta:user-defined meta:name="OVERHEID.Gemeente/DCTERMS.publisher">Gouda</meta:user-defined>
    <meta:user-defined meta:name="OVERHEID.TaxonomieBeleidsagendaDecentraal/OVERHEID.category">Openbare orde en veiligheid | Organisatie en beleid</meta:user-defined>
    <meta:user-defined meta:name="OVERHEIDop.referentienummer">1724090</meta:user-defined>
    <meta:user-defined meta:name="DCTERMS.abstract">Bekendmaking van Gemeente Gouda</meta:user-defined>
    <dc:language>nl</dc:language>
    <meta:user-defined meta:name="OVERHEIDop.locatietype/OVERHEIDop.gebiedsmarkering">Punt</meta:user-defined>
    <meta:user-defined meta:name="DC.title">Voertuig wrak (auto) op de Raaphorstpolderweg</meta:user-defined>
    <meta:user-defined meta:name="DCTERMS.W3CDTF/DCTERMS.available">2026-08-24</meta:user-defined>
    <meta:user-defined meta:name="DCTERMS.W3CDTF/OVERHEIDop.jaargang">2026</meta:user-defined>
    <meta:user-defined meta:name="OVERHEIDop.publicationIssue">397324</meta:user-defined>
    <meta:user-defined meta:name="OVERHEIDop.GmbID/DC.identifier">gmb-2026-397324</meta:user-defined>
    <meta:user-defined meta:name="OVERHEIDop.versieInformatie"/>
  </office:meta>
</office:document-meta>
</file>