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Haarspit 21 7671NC Vriezenveen, vervangen kap van garage en verlengen dakkapel, ontvangen op 18-08-2026, zaaknummer TR-Z2026-0017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omgevingsplan), Bouwactiviteit (technisch)</text:p>
            <text:p text:style-name="common-al">
            <text:span text:style-name="nadrukvet">Waar:</text:span> Haarspit 21 7671NC Vriezenveen</text:p>
            <text:p text:style-name="common-al">
            <text:span text:style-name="nadrukvet">Project:</text:span> vervangen kap van garage en verlengen dakkapel</text:p>
            <text:p text:style-name="common-al">
            <text:span text:style-name="nadrukvet">Ingekomen:</text:span> 18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73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75</meta:user-defined>
    <meta:user-defined meta:name="DCTERMS.abstract">vervangen kap van garage en verlengen dakkapel</meta:user-defined>
    <dc:language>nl</dc:language>
    <meta:user-defined meta:name="OVERHEIDop.locatietype/OVERHEIDop.gebiedsmarkering">Vlak</meta:user-defined>
    <meta:user-defined meta:name="DC.title">Gemeente Twenterand - aanvraag omgevingsvergunning, Haarspit 21 7671NC Vriezenveen, vervangen kap van garage en verlengen dakkapel, ontvangen op 18-08-2026, zaaknummer TR-Z2026-001775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321</meta:user-defined>
    <meta:user-defined meta:name="OVERHEIDop.GmbID/DC.identifier">gmb-2026-397321</meta:user-defined>
    <meta:user-defined meta:name="OVERHEIDop.versieInformatie"/>
  </office:meta>
</office:document-meta>
</file>