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Loodijk 14, 1243JB 's-Grav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aanvraag omgevingsvergunning ontvangen voor het verbouwen en verduurzamen van de woning op Loodijk 14, 1243JB 's-Graveland. De aanvraag is geregistreerd onder zaaknummer Z2026-00000880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Omgevingsplanactiviteit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80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732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880</meta:user-defined>
    <meta:user-defined meta:name="DCTERMS.abstract">Betreft: Aanvraag op locatie Loodijk 14, 1243JB 's-Graveland startdatum: 18 augustus 2026</meta:user-defined>
    <dc:language>nl</dc:language>
    <meta:user-defined meta:name="OVERHEIDop.locatietype/OVERHEIDop.gebiedsmarkering">Vlak</meta:user-defined>
    <meta:user-defined meta:name="DC.title">Kennisgeving ontvangst aanvraag omgevingsvergunning, Loodijk 14, 1243JB 's-Gravela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20</meta:user-defined>
    <meta:user-defined meta:name="OVERHEIDop.GmbID/DC.identifier">gmb-2026-397320</meta:user-defined>
    <meta:user-defined meta:name="OVERHEIDop.versieInformatie"/>
  </office:meta>
</office:document-meta>
</file>