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t.h.v. Kluizerdijk 25, 5554X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-08-2026 een besluit genomen op de aanvraag voor een omgevingsvergunning met zaaknummer <text:span text:style-name="nadrukvet">512410</text:span>.</text:p>
            <text:p text:style-name="common-al">De zaak betreft een locatie t.h.v. Kluizerdijk 25, 5554XA Valkenswaard en heeft de omschrijving "kappen boom, 2x Populier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0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73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410</meta:user-defined>
    <meta:user-defined meta:name="DCTERMS.abstract">kappen boom, 2x Populier, t.h.v. Kluizerdijk 2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aanvraag omgevingsvergunning t.h.v. Kluizerdijk 25, 5554XA Valkenswa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2</meta:user-defined>
    <meta:user-defined meta:name="OVERHEIDop.GmbID/DC.identifier">gmb-2026-397312</meta:user-defined>
    <meta:user-defined meta:name="OVERHEIDop.versieInformatie"/>
  </office:meta>
</office:document-meta>
</file>