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Leeuwenlaan 10a, 1243KC 's-Grav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4 augustus 2026 een aanvraag omgevingsvergunning ontvangen voor het plaatsen van een dakkapel en het maken van een gevelwijziging op Leeuwenlaan 10a, 1243KC 's-Graveland. De aanvraag is geregistreerd onder zaaknummer Z2026-00000863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63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73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3</meta:user-defined>
    <meta:user-defined meta:name="DCTERMS.abstract">Betreft: Aanvraag op locatie Leeuwenlaan 10a, 1243KC 's-Graveland startdatum: 14 augustus 2026</meta:user-defined>
    <dc:language>nl</dc:language>
    <meta:user-defined meta:name="OVERHEIDop.locatietype/OVERHEIDop.gebiedsmarkering">Vlak</meta:user-defined>
    <meta:user-defined meta:name="DC.title">Kennisgeving ontvangst aanvraag omgevingsvergunning, Leeuwenlaan 10a, 1243KC 's-Grave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07</meta:user-defined>
    <meta:user-defined meta:name="OVERHEIDop.GmbID/DC.identifier">gmb-2026-397307</meta:user-defined>
    <meta:user-defined meta:name="OVERHEIDop.versieInformatie"/>
  </office:meta>
</office:document-meta>
</file>