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ingetrokken, het legaliseren van een tijdelijk geplaatste stacaravan naast het huis Jonge Zevenhovenseweg 12 in Zeven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Jonge Zevenhovenseweg 12 in Zevenhoven - zaaknummer Z2026-00001741 - aanvraag omgevingsvergunning voor het legaliseren van een tijdelijk geplaatste stacaravan naast het huis is ingetro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euwkoop</text:p>
            </table:table-cell>
            <table:table-cell office:value-type="string" table:style-name="header.C">
              <text:p text:style-name="headerright"><text:span text:style-name="nr">Nr. 397304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304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304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Nieuwkoop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ieuwkoop</meta:user-defined>
    <meta:user-defined meta:name="OVERHEID.Gemeente/OVERHEID.authority">Nieuwkoop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1741</meta:user-defined>
    <dc:language>nl</dc:language>
    <meta:user-defined meta:name="OVERHEIDop.locatietype/OVERHEIDop.gebiedsmarkering">Vlak</meta:user-defined>
    <meta:user-defined meta:name="DC.title">Aanvraag omgevingsvergunning ingetrokken, het legaliseren van een tijdelijk geplaatste stacaravan naast het huis Jonge Zevenhovenseweg 12 in Zevenhoven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304</meta:user-defined>
    <meta:user-defined meta:name="OVERHEIDop.GmbID/DC.identifier">gmb-2026-397304</meta:user-defined>
    <meta:user-defined meta:name="OVERHEIDop.versieInformatie"/>
  </office:meta>
</office:document-meta>
</file>