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23-07-2026 hebben wij een aanvraag reguliere omgevingsvergunning voor het veranderen van een uitrit op het adres Stationsweg 37a 7475NM Markelo ontvangen. Deze aanvraag staat ingeschreven onder zaaknummer 0000110601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3-07-2026 hebben wij een aanvraag Omgevingsvergunning enkelvoudig (regulier) ontvangen. De aanvraag heeft betrekking op de onderde(e)l(en):</text:p>
            <text:p text:style-name="common-al"/>
            <text:p text:style-name="common-al">Omgevingsplanactiviteit uitweg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9730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0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0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0001106016</meta:user-defined>
    <meta:user-defined meta:name="DCTERMS.abstract">het veranderen van een uitr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 23-07-2026 hebben wij een aanvraag reguliere omgevingsvergunning voor het veranderen van een uitrit op het adres Stationsweg 37a 7475NM Markelo ontvangen. Deze aanvraag staat ingeschreven onder zaaknummer 00001106016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00</meta:user-defined>
    <meta:user-defined meta:name="OVERHEIDop.GmbID/DC.identifier">gmb-2026-397300</meta:user-defined>
    <meta:user-defined meta:name="OVERHEIDop.versieInformatie"/>
  </office:meta>
</office:document-meta>
</file>