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Graaf Florishof 2, 3632BS Loenen aan de Vecht - een privé feest d.d. 2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een privé feest d.d. 21-08-2026 op de locatie Graaf Florishof 2, 3632BS Loenen aan de Vecht.</text:p>
            <text:p text:style-name="common-al">Datum besluit: 14 augustus 2026</text:p>
            <text:p text:style-name="common-al">Zaaknummer: Z2026-00001654</text:p>
            <text:p text:style-name="common-al">U kunt bezwaar maken tot en met 1 oktober 2026</text:p>
            <text:p text:style-name="common-al">
            <text:span text:style-name="nadrukvet">Inzien</text:span>
          </text:p>
            <text:p text:style-name="common-al">U kunt de documenten met zaaknummer Z2026-00001654 tot 1 oktober 2026 inzien. Dit kan via de knop 'Bekijk documenten' aan de linkerkant van deze pagina, onder het kopje 'Extra informatie'. U kunt ook de link jeleefomgeving.nl/inzien/823214527/05406795-416a-4fcf-b658-71d930d63753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72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54</meta:user-defined>
    <meta:user-defined meta:name="DCTERMS.abstract">Betreft: Beschikking op aanvraag op locatie Graaf Florishof 2, 3632BS Loenen aan de Vecht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Graaf Florishof 2, 3632BS Loenen aan de Vecht - een privé feest d.d. 21-08-2026</meta:user-defined>
    <meta:user-defined meta:name="OVERHEIDop.datumEindeReactietermijn">2026-10-01</meta:user-defined>
    <meta:user-defined meta:name="OVERHEIDop.terinzageleggingBG">https://jeleefomgeving.nl/inzien/823214527/05406795-416a-4fcf-b658-71d930d6375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99</meta:user-defined>
    <meta:user-defined meta:name="OVERHEIDop.GmbID/DC.identifier">gmb-2026-397299</meta:user-defined>
    <meta:user-defined meta:name="OVERHEIDop.versieInformatie"/>
  </office:meta>
</office:document-meta>
</file>