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verbouwen en uitbreiden van een woning , Gytsjerksterhoeke 12, Gytsjerk</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verbouwen en uitbreiden van een woning , Gytsjerksterhoeke 12, Gytsjerk</text:p>
            <text:p text:style-name="common-al">Zaaknummer: TZ2026-001577</text:p>
            <text:p text:style-name="common-al">Zaakadres: Gytsjerksterhoeke 12, Gytsjerk</text:p>
            <text:p text:style-name="common-al">Omschrijving: het verbouwen en uitbreiden van een woning</text:p>
            <text:p text:style-name="common-al">Datum ontvangst: 21-06-2026</text:p>
            <text:p text:style-name="common-al">Datum bekendmaking: 19-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972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577</meta:user-defined>
    <meta:user-defined meta:name="DCTERMS.abstract">LEGES NOG DOEN het verbouwen en uitbreiden van een woning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verbouwen en uitbreiden van een woning , Gytsjerksterhoeke 12, Gytsjerk</meta:user-defined>
    <meta:user-defined meta:name="DCTERMS.W3CDTF/DCTERMS.available">2026-08-24</meta:user-defined>
    <meta:user-defined meta:name="DCTERMS.W3CDTF/OVERHEIDop.jaargang">2026</meta:user-defined>
    <meta:user-defined meta:name="OVERHEIDop.publicationIssue">397288</meta:user-defined>
    <meta:user-defined meta:name="OVERHEIDop.GmbID/DC.identifier">gmb-2026-397288</meta:user-defined>
    <meta:user-defined meta:name="OVERHEIDop.versieInformatie"/>
  </office:meta>
</office:document-meta>
</file>