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een luifel over het terras, Markt 12 2611GT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0-08-2026 </text:p>
            <text:p text:style-name="common-al">Markt 12 2611GT Delft | het plaatsen van een luifel over het terras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772.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72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772</meta:user-defined>
    <meta:user-defined meta:name="DCTERMS.abstract">2531 Markt 12, Delft</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plaatsen van een luifel over het terras, Markt 12 2611GT Delft</meta:user-defined>
    <meta:user-defined meta:name="DCTERMS.W3CDTF/DCTERMS.available">2026-08-24</meta:user-defined>
    <meta:user-defined meta:name="DCTERMS.W3CDTF/OVERHEIDop.jaargang">2026</meta:user-defined>
    <meta:user-defined meta:name="OVERHEIDop.publicationIssue">397283</meta:user-defined>
    <meta:user-defined meta:name="OVERHEIDop.GmbID/DC.identifier">gmb-2026-397283</meta:user-defined>
    <meta:user-defined meta:name="OVERHEIDop.versieInformatie"/>
  </office:meta>
</office:document-meta>
</file>