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ordening fysieke leefomgeving Verleend: Ontheffing Sfeerverlichting, het aanbrengen en laten branden van sfeerverlichting van 27-10-26 tm 31-03-27, N.G. Piersonstraat, Frederik Hendriklaa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Verordening fysieke leefomgev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Ontheffing Sfeerverlichting; N.G. Piersonstraat, Frederik Hendriklaan Alkmaar<text:span text:style-name="nadrukvet">; </text:span>het aanbrengen en laten branden van sfeerverlichting van 27-10-2026 tm 15-03-2027</text:p>
            <text:p text:style-name="common-al">
            
          </text:p>
            <text:p text:style-name="common-al">Datum ontvangst: 09-07-2026</text:p>
            <text:p text:style-name="common-al">Zaaknummer: 0000139292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2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2928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Verordening fysieke leefomgeving Verleend: Ontheffing Sfeerverlichting, het aanbrengen en laten branden van sfeerverlichting van 27-10-26 tm 31-03-27, N.G. Piersonstraat, Frederik Hendriklaan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79</meta:user-defined>
    <meta:user-defined meta:name="OVERHEIDop.GmbID/DC.identifier">gmb-2026-397279</meta:user-defined>
    <meta:user-defined meta:name="OVERHEIDop.versieInformatie"/>
  </office:meta>
</office:document-meta>
</file>