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resident Steynstraat 5-3 1091N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brandcompartimentering</text:p>
            <text:p text:style-name="common-al">Besluit: verleend</text:p>
            <text:p text:style-name="common-al">Besluit verzonden op: 19-08-2026</text:p>
            <text:p text:style-name="common-al">Zaakadres: President Steynstraat 5-3 1091NB Amsterdam</text:p>
            <text:p text:style-name="common-al">Zaaknummer: Z2026-034857</text:p>
            <text:p text:style-name="common-al">DSO-nummer: 202608050043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3485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9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2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857</meta:user-defined>
    <meta:user-defined meta:name="DCTERMS.abstract">Wijzigen brandcompartimenter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resident Steynstraat 5-3 1091NB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77</meta:user-defined>
    <meta:user-defined meta:name="OVERHEIDop.GmbID/DC.identifier">gmb-2026-397277</meta:user-defined>
    <meta:user-defined meta:name="OVERHEIDop.versieInformatie"/>
  </office:meta>
</office:document-meta>
</file>