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realiseren van een dakuitbouw, Van Bleyswijckstraat 38 2613RT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20-08-2026 </text:p>
            <text:p text:style-name="common-al">Van Bleyswijckstraat 38 2613RT Delft | het realiseren van een dakuitbouw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487.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727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7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7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487</meta:user-defined>
    <meta:user-defined meta:name="DCTERMS.abstract">Bleyswijckstraat 38 Delft</meta:user-defined>
    <dc:language>nl</dc:language>
    <meta:user-defined meta:name="OVERHEIDop.locatietype/OVERHEIDop.gebiedsmarkering">Vlak</meta:user-defined>
    <meta:user-defined meta:name="DC.title">Verlening omgevingsvergunning, het realiseren van een dakuitbouw, Van Bleyswijckstraat 38 2613RT Delft</meta:user-defined>
    <meta:user-defined meta:name="DCTERMS.W3CDTF/DCTERMS.available">2026-08-24</meta:user-defined>
    <meta:user-defined meta:name="DCTERMS.W3CDTF/OVERHEIDop.jaargang">2026</meta:user-defined>
    <meta:user-defined meta:name="OVERHEIDop.publicationIssue">397273</meta:user-defined>
    <meta:user-defined meta:name="OVERHEIDop.GmbID/DC.identifier">gmb-2026-397273</meta:user-defined>
    <meta:user-defined meta:name="OVERHEIDop.versieInformatie"/>
  </office:meta>
</office:document-meta>
</file>