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0501911 - DRC - werken/werkzaamheden handboringen - gemeente Dongen op locatie Ingetekende geometrie nabij Beljaa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0 augustus 2026 een beslissing genomen op de aanvraag van een omgevingsvergunning voor 0501911 - DRC - werken/werkzaamheden handboringen - gemeente Dongen op locatie Ingetekende geometrie nabij Beljaart, geregistreerd onder zaaknummer Z2026-00000793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</text:list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Inzage</text:p>
            <text:p text:style-name="common-al">U vindt het besluit en de bijbehorende stukken als bijlagen bij deze publicatie onder ‘Bekijk documenten’. U kunt deze stukken digitaal bekijken tot zes weken na 20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Bent u het niet eens met het besluit?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0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Wilt u voorkomen dat de werkzaamheden starten of doorgaan?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72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3</meta:user-defined>
    <meta:user-defined meta:name="DCTERMS.abstract">Ingetekende geometrie nabij Beljaart</meta:user-defined>
    <dc:language>nl</dc:language>
    <meta:user-defined meta:name="OVERHEIDop.locatietype/OVERHEIDop.gebiedsmarkering">Vlak</meta:user-defined>
    <meta:user-defined meta:name="DC.title">Besluit op aanvraag omgevingsvergunning voor 0501911 - DRC - werken/werkzaamheden handboringen - gemeente Dongen op locatie Ingetekende geometrie nabij Beljaart</meta:user-defined>
    <meta:user-defined meta:name="OVERHEIDop.datumEindeReactietermijn">2026-10-01</meta:user-defined>
    <meta:user-defined meta:name="OVERHEIDop.terinzageleggingBG">https://jeleefomgeving.nl/inzien/001325978/36a9f9a1-9553-431f-9edb-cbd5eab0836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70</meta:user-defined>
    <meta:user-defined meta:name="OVERHEIDop.GmbID/DC.identifier">gmb-2026-397270</meta:user-defined>
    <meta:user-defined meta:name="OVERHEIDop.versieInformatie"/>
  </office:meta>
</office:document-meta>
</file>