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Ontheffing geluidhinder, het plaatsen van een knalapparaat in de periode van juli tot en met maart 2027, Lange Molenweg 10, 1842 EM Oter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Ontheffing geluidhinder; Lange Molenweg 10, 1842 EM Oterleek<text:span text:style-name="nadrukvet">; </text:span>het plaatsen van een knalapparaat in de periode van juli tot en met maart 2027</text:p>
            <text:p text:style-name="common-al">
            
          </text:p>
            <text:p text:style-name="common-al">Datum ontvangst: 27-07-2026</text:p>
            <text:p text:style-name="common-al">Zaaknummer: 0000139862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2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8624</meta:user-defined>
    <meta:user-defined meta:name="DCTERMS.abstract">het plaatsen van een knalapparaat</meta:user-defined>
    <dc:language>nl</dc:language>
    <meta:user-defined meta:name="OVERHEIDop.locatietype/OVERHEIDop.gebiedsmarkering">Punt</meta:user-defined>
    <meta:user-defined meta:name="DC.title">Algemene plaatselijke verordening Verleend: Ontheffing geluidhinder, het plaatsen van een knalapparaat in de periode van juli tot en met maart 2027, Lange Molenweg 10, 1842 EM Oterle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8</meta:user-defined>
    <meta:user-defined meta:name="OVERHEIDop.GmbID/DC.identifier">gmb-2026-397268</meta:user-defined>
    <meta:user-defined meta:name="OVERHEIDop.versieInformatie"/>
  </office:meta>
</office:document-meta>
</file>