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vervangen van bestaande waterleiding aan de Sasdijk, Zagerij, Zevenhuizen, Havenstraat en Sluisstraat te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vervangen van bestaande waterleiding aan de Sasdijk, Zagerij, Zevenhuizen, Havenstraat en Sluisstraat te Werkendam (1959159328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De gemeente neemt daarover waarschijnlijk voor 14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72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9328</meta:user-defined>
    <meta:user-defined meta:name="DCTERMS.abstract">het vervangen van bestaande waterleiding</meta:user-defined>
    <dc:language>nl</dc:language>
    <meta:user-defined meta:name="OVERHEIDop.locatietype/OVERHEIDop.gebiedsmarkering">Vlak</meta:user-defined>
    <meta:user-defined meta:name="DC.title">Gemeente Altena - Aanvraag vergunning voor het vervangen van bestaande waterleiding aan de Sasdijk, Zagerij, Zevenhuizen, Havenstraat en Sluisstraat te Werken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4</meta:user-defined>
    <meta:user-defined meta:name="OVERHEIDop.GmbID/DC.identifier">gmb-2026-397264</meta:user-defined>
    <meta:user-defined meta:name="OVERHEIDop.versieInformatie"/>
  </office:meta>
</office:document-meta>
</file>