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caciastraat 178 2, 2565 KH 's-Gravenhage, Acaciastraat 178 14, 2565 KH 's-Gravenhage, Acaciastraat 178 1, 2565 KH 's-Gravenhage, Acaciastraat 178 10, 2565 KH 's-Gr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gewijzigd uitvoeren van de verleende vergunning met kenmerk 202214219/8512756 d.d. 29-12-2022 voor het veranderen van het appartementencomplex Acaciastraat 178-1 tot en met 178-34 door het toevoegen van een extra bouwlaag ten behoeve van 10 appartementen</text:p>
            <text:p text:style-name="common-al"/>
            <text:p text:style-name="common-al">Ons kenmerk: VTH2026-6729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caciastraat 178 2, 2565 KH 's-Gravenhage, Acaciastraat 178 14, 2565 KH 's-Gravenhage, Acaciastraat 178 1, 2565 KH 's-Gravenhage, Acaciastraat 178 10, 2565 KH 's-Gravenhage, Acaciastraat 178 11, 2565 KH 's-Gravenhage, Acaciastraat 178 12, 2565 KH 's-Gravenhage, Acaciastraat 178 13, 2565 KH 's-Gravenhage, Acaciastraat 178 15, 2565 KH 's-Gravenhage, Acaciastraat 178 16, 2565 KH 's-Gravenhage, Acaciastraat 178 17, 2565 KH 's-Gravenhage, Acaciastraat 178 18, 2565 KH 's-Gravenhage, Acaciastraat 178 19, 2565 KH 's-Gravenhage, Acaciastraat 178 20, 2565 KH 's-Gravenhage, Acaciastraat 178 21, 2565 KH 's-Gravenhage, Acaciastraat 178 22, 2565 KH 's-Gravenhage, Acaciastraat 178 31, 2565 KH 's-Gravenhage, Acaciastraat 178 30, 2565 KH 's-Gravenhage, Acaciastraat 178 3, 2565 KH 's-Gravenhage, Acaciastraat 178 29, 2565 KH 's-Gravenhage, Acaciastraat 178 28, 2565 KH 's-Gravenhage, Acaciastraat 178 27, 2565 KH 's-Gravenhage, Acaciastraat 178 26, 2565 KH 's-Gravenhage, Acaciastraat 178 25, 2565 KH 's-Gravenhage, Acaciastraat 178 24, 2565 KH 's-Gravenhage, Acaciastraat 178 23, 2565 KH 's-Gravenhage, Acaciastraat 178 34, 2565 KH 's-Gravenhage, Acaciastraat 178 33, 2565 KH 's-Gravenhage, Acaciastraat 178 32, 2565 KH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9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726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6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296</meta:user-defined>
    <meta:user-defined meta:name="DCTERMS.abstract">het gewijzigd uitvoeren van de verleende vergunning met kenmerk 202214219/8512756 d.d. 29-12-2022 voor het veranderen van het appartementencomplex Acaciastraat 178-1 tot en met 178-34 door het toevoegen van een extra bouwlaag ten behoeve van 10 appartement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Acaciastraat 178 2, 2565 KH 's-Gravenhage, Acaciastraat 178 14, 2565 KH 's-Gravenhage, Acaciastraat 178 1, 2565 KH 's-Gravenhage, Acaciastraat 178 10, 2565 KH 's-Gr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63</meta:user-defined>
    <meta:user-defined meta:name="OVERHEIDop.GmbID/DC.identifier">gmb-2026-397263</meta:user-defined>
    <meta:user-defined meta:name="OVERHEIDop.versieInformatie"/>
  </office:meta>
</office:document-meta>
</file>