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plaatsen van zonwering, Markt 20 2611GT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rkt 20 2611GT Delft |het plaatsen van zonwering, 20-08-2026</text:p>
            <text:p text:style-name="last-al">Het gaat hier om het verlengen van de beslistermijn op de aanvraag met zes weken. Deze publicatie is bedoeld om u te informeren. Als er een besluit is genomen over de aanvraag dan publiceren wij dat hier opnieuw. Pas dan kunt u eventueel bezwaar maken. Meer informatie daarover vindt u later bij de publicatie van de verleende 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9726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6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6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2107</meta:user-defined>
    <meta:user-defined meta:name="DCTERMS.abstract">zonwering behoud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nging beslistermijn omgevingsvergunning, het plaatsen van zonwering, Markt 20 2611GT Delft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262</meta:user-defined>
    <meta:user-defined meta:name="OVERHEIDop.GmbID/DC.identifier">gmb-2026-397262</meta:user-defined>
    <meta:user-defined meta:name="OVERHEIDop.versieInformatie"/>
  </office:meta>
</office:document-meta>
</file>