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 Besluit activiteiten leefomgeving (Bal) – Lithergraaf 11 in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 hebben ontvangen:</text:p>
            <text:p text:style-name="common-al">Voor: Toepassen van grond </text:p>
            <text:p text:style-name="common-al">Locatie: Lithergraaf 11 in Lith</text:p>
            <text:p text:style-name="common-al">DSO-kenmerk: 2026081200347</text:p>
            <text:p text:style-name="common-al">Zaaknummer: Z/512606</text:p>
            <text:p text:style-name="common-al">Datum ontvangen: 12 augustus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72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s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606</meta:user-defined>
    <dc:language>nl</dc:language>
    <meta:user-defined meta:name="OVERHEIDop.locatietype/OVERHEIDop.gebiedsmarkering">Vlak</meta:user-defined>
    <meta:user-defined meta:name="DC.title">Gemeente Oss - Melding Besluit activiteiten leefomgeving (Bal) – Lithergraaf 11 in Lith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59</meta:user-defined>
    <meta:user-defined meta:name="OVERHEIDop.GmbID/DC.identifier">gmb-2026-397259</meta:user-defined>
    <meta:user-defined meta:name="OVERHEIDop.versieInformatie"/>
  </office:meta>
</office:document-meta>
</file>