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, nabij Gaffelstraat 42A 3014RJ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8-08-2026</text:span> een aanvraag voor een omgevingsvergunning, met kenmerk <text:span text:style-name="nadrukvet">Z2026-011314</text:span>/<text:span text:style-name="nadrukvet">2026081800572</text:span>, heeft ontvangen voor de Kappen. <text:span text:style-name="nadrukcur">(Grondslag: Omgevingswet, artikel 5.1)</text:span></text:p>
            <text:p text:style-name="common-al">De aanvraag betreft 15 bomen in de omgeving van de locatie Gaffelstraat 42A 3014RJ Rotterdam. vanwege herinrichting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725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5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5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1314</meta:user-defined>
    <meta:user-defined meta:name="DCTERMS.abstract">Gerrit Sterkmanplein en Toni Koopmanple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(kappen), nabij Gaffelstraat 42A 3014RJ Rot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51</meta:user-defined>
    <meta:user-defined meta:name="OVERHEIDop.GmbID/DC.identifier">gmb-2026-397251</meta:user-defined>
    <meta:user-defined meta:name="OVERHEIDop.versieInformatie"/>
  </office:meta>
</office:document-meta>
</file>