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buiten behandeling gesteld, het verduurzamen en uitbreiden van de woning, inclusief nieuwe kozijnen, uitbouw van de eerste verdieping, dakopbouw, PV-panelen, warmtepomp, airco-unit en gevelisolatie, Adriaan Pauwstraat 9 2613CX Delft</text:p>
      <text:section text:name="zakelijke-mededeling_id1-3-2" text:style-name="zakelijke-mededeling">
        <text:section text:name="zakelijke-mededeling-tekst_id1-3-2-1" text:style-name="zakelijke-mededeling-tekst">
          <text:section text:name="tekst_id1-3-2-1-1" text:style-name="tekst">
            <text:p text:style-name="common-al">Adriaan Pauwstraat 9 2613CX Delft |het verduurzamen en uitbreiden van de woning, inclusief nieuwe kozijnen, uitbouw van de eerste verdieping, dakopbouw, PV-panelen, warmtepomp, airco-unit en gevelisolatie, 20-08-2026</text:p>
            <text:p text:style-name="common-al">Dit besluit ligt vanaf de dag na bovengenoemde verzenddatum, gedurende zes weken ter inzage bij de afdeling Publieke Dienstverlening van de gemeente. Voor verdere informatie of het maken van een afspraak kunt u contact opnemen met de afdeling Publieke Dienstverlening via telefoonnummer 14015 of via het formulier op <text:a xlink:href="https://www.delft.nl/contact" xlink:type="simple"><text:span text:style-name="nadrukcur">www.delft.nl/contact</text:span></text:a>, onder vermelding van zaaknummer Z2026-002119.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9724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4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4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2119</meta:user-defined>
    <meta:user-defined meta:name="DCTERMS.abstract">2620 Adriaan Pauwstraat 9, Delft</meta:user-defined>
    <dc:language>nl</dc:language>
    <meta:user-defined meta:name="OVERHEIDop.locatietype/OVERHEIDop.gebiedsmarkering">Vlak</meta:user-defined>
    <meta:user-defined meta:name="DC.title">Omgevingsvergunning buiten behandeling gesteld, het verduurzamen en uitbreiden van de woning, inclusief nieuwe kozijnen, uitbouw van de eerste verdieping, dakopbouw, PV-panelen, warmtepomp, airco-unit en gevelisolatie, Adriaan Pauwstraat 9 2613CX Delft</meta:user-defined>
    <meta:user-defined meta:name="DCTERMS.W3CDTF/DCTERMS.available">2026-08-24</meta:user-defined>
    <meta:user-defined meta:name="DCTERMS.W3CDTF/OVERHEIDop.jaargang">2026</meta:user-defined>
    <meta:user-defined meta:name="OVERHEIDop.publicationIssue">397249</meta:user-defined>
    <meta:user-defined meta:name="OVERHEIDop.GmbID/DC.identifier">gmb-2026-397249</meta:user-defined>
    <meta:user-defined meta:name="OVERHEIDop.versieInformatie"/>
  </office:meta>
</office:document-meta>
</file>