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Maaskade 75 3071N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1-07-2026</text:span> een aanvraag voor een omgevingsvergunning, met kenmerk <text:span text:style-name="nadrukvet">Z2026-008978</text:span>/<text:span text:style-name="nadrukvet">2026070100100</text:span>, heeft ontvangen voor de Gemeentelijk monument, Werk of werkzaamheid uitvoeren. <text:span text:style-name="nadrukcur">(Grondslag: Omgevingswet, artikel 5.1)</text:span></text:p>
            <text:p text:style-name="common-al">De aanvraag betreft Ritueel voor een toren op de locatie Maaskade 75 3071ND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724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978</meta:user-defined>
    <meta:user-defined meta:name="DCTERMS.abstract">Ritueel voor een tor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Maaskade 75 3071ND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46</meta:user-defined>
    <meta:user-defined meta:name="OVERHEIDop.GmbID/DC.identifier">gmb-2026-397246</meta:user-defined>
    <meta:user-defined meta:name="OVERHEIDop.versieInformatie"/>
  </office:meta>
</office:document-meta>
</file>