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asstraat 140-1 1078HP Amsterdam, Maasstraat 140-2 1078HP Amsterdam, Maasstraat 140-3 1078HP Amsterdam, Maasstraat 140-4 1078HP Amsterdam, Maasstraat 142 1078HP Amsterdam, Maasstraat 144 1078HP Amsterdam, Rooseveltlaan 198-1 1078NW Amsterdam, Rooseveltlaan 198-2 1078NW Amsterdam, Rooseveltlaan 198-3 1078N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aan de voorgevel van het gebouw Maasstraat 140 en het vervangen van de dakpannen van het gebouw Maasstraat 140, 142, 144 en Rooseveltlaan 198</text:p>
            <text:p text:style-name="common-al">Zaakadres: Maasstraat 140-1 1078HP Amsterdam, Maasstraat 140-2 1078HP Amsterdam, Maasstraat 140-3 1078HP Amsterdam, Maasstraat 140-4 1078HP Amsterdam, Maasstraat 142 1078HP Amsterdam, Maasstraat 144 1078HP Amsterdam, Rooseveltlaan 198-1 1078NW Amsterdam, Rooseveltlaan 198-2 1078NW Amsterdam, Rooseveltlaan 198-3 1078NW Amsterdam</text:p>
            <text:p text:style-name="common-al">Datum ontvangst: 16-06-2026</text:p>
            <text:p text:style-name="common-al">Zaaknummer: Z2026-026423</text:p>
            <text:p text:style-name="common-al">DSO-nummer: 20260616013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2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423</meta:user-defined>
    <meta:user-defined meta:name="DCTERMS.abstract">vervangen van de kozijnen aan de voorgevel van het gebouw Maasstraat 140 en het vervangen van de dakpannen van het gebouw Maastraat 140, 142, 144 en 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asstraat 140-1 1078HP Amsterdam, Maasstraat 140-2 1078HP Amsterdam, Maasstraat 140-3 1078HP Amsterdam, Maasstraat 140-4 1078HP Amsterdam, Maasstraat 142 1078HP Amsterdam, Maasstraat 144 1078HP Amsterdam, Rooseveltlaan 198-1 1078NW Amsterdam, Rooseveltlaan 198-2 1078NW Amsterdam, Rooseveltlaan 198-3 1078NW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44</meta:user-defined>
    <meta:user-defined meta:name="OVERHEIDop.GmbID/DC.identifier">gmb-2026-397244</meta:user-defined>
    <meta:user-defined meta:name="OVERHEIDop.versieInformatie"/>
  </office:meta>
</office:document-meta>
</file>