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herinrichten van de buitenruimte, Schans (sectie A 3801, A 6959 en 6960), Lingsforterweg (sectie D 2367) en Kasteellaan (sectie D 2387) te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Schans (sectie A 3801, A 6959 en 6960), Lingsforterweg (sectie D 2367) en Kasteellaan (sectie D 2387) te Arcen</text:span>
          </text:p>
            <text:p text:style-name="common-al">Voor het herinrichten van de buitenruimte van MFA de Schans</text:p>
            <text:p text:style-name="common-al">Ontvangen op 18 augustus 2026</text:p>
            <text:p text:style-name="common-al">Kenmerk Z2026-04140</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2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40</meta:user-defined>
    <meta:user-defined meta:name="DCTERMS.abstract">Betreft: Aanvraag op locatie Schans (sectie A 3801, A 6959 en 6960), Lingsforterweg (sectie D 2367) en Kasteellaan (sectie D 2387) te Arcen</meta:user-defined>
    <dc:language>nl</dc:language>
    <meta:user-defined meta:name="OVERHEIDop.locatietype/OVERHEIDop.gebiedsmarkering">Vlak</meta:user-defined>
    <meta:user-defined meta:name="DC.title">Aanvraag vergunning voor het herinrichten van de buitenruimte, Schans (sectie A 3801, A 6959 en 6960), Lingsforterweg (sectie D 2367) en Kasteellaan (sectie D 2387) te Arcen</meta:user-defined>
    <meta:user-defined meta:name="DCTERMS.W3CDTF/DCTERMS.available">2026-08-24</meta:user-defined>
    <meta:user-defined meta:name="DCTERMS.W3CDTF/OVERHEIDop.jaargang">2026</meta:user-defined>
    <meta:user-defined meta:name="OVERHEIDop.publicationIssue">397238</meta:user-defined>
    <meta:user-defined meta:name="OVERHEIDop.GmbID/DC.identifier">gmb-2026-397238</meta:user-defined>
    <meta:user-defined meta:name="OVERHEIDop.versieInformatie"/>
  </office:meta>
</office:document-meta>
</file>