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otosi6f19444d-16d0-4304-a2dc-9157a816826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oornemen tot wegslepen van voertuigwrak aan de Petrus Camperstraat te Barendrecht</text:p>
      <text:section text:name="zakelijke-mededeling_id1-3-2" text:style-name="zakelijke-mededeling">
        <text:section text:name="zakelijke-mededeling-tekst_id1-3-2-1" text:style-name="zakelijke-mededeling-tekst">
          <text:section text:name="tekst_id1-3-2-1-1" text:style-name="tekst">
            <text:p text:style-name="common-al">Op 17 juli 2026 constateerde toezichthouders van de gemeente Barendrecht dat aan de Petrus Camperstraat, ter hoogte van lichtmast 11 in Barendrecht, een voertuig staat met een onbekend kenteken. Naar aanleiding van het raadplegen van het voertuigidentificatienummer (VIN) VF7ABHW6HJ692342 hebben de toezichthouders geconstateerd dat er geen eigenaar herleidbaar is tot het voertuig. Wij hebben het voertuig als voertuigwrak aangemerkt, waardoor wij het voornemen hebben om het voertuig weg te slepen door middel van bestuursdwang. Wij hebben op 17 juli 2026 een sticker op het voertuig geplakt met het verzoek het voertuig te verwijderen en verwijderd te houden. Het voertuig is tot op heden niet opgehaald. Hierdoor hebben wij het voornemen om het voertuig weg te slepen door middel van een last onder bestuursdwang op te leggen. In dit voornemen lichten wij dit verder toe.</text:p>
            <text:p text:style-name="common-al">
            <text:span text:style-name="nadrukvet">Constateringen</text:span>
          </text:p>
            <text:p text:style-name="common-al">De toezichthouders hebben geconstateerd dat het om het volgende voertuig ging:</text:p>
            <text:p text:style-name="common-al">Soort: Bedrijfsauto </text:p>
            <text:p text:style-name="common-al">Kleur: Wit</text:p>
            <text:p text:style-name="common-al">Merk: Citroën</text:p>
            <text:p text:style-name="common-al">Type: Berlingo</text:p>
            <text:p text:style-name="common-al">Daarnaast hebben de toezichthouders bij het voertuig de volgende gebreken geconstateerd:</text:p>
            <text:list text:style-name="id1-3-2-1-1-9">
              <text:list-item text:style-override="id1-3-2-1-1-9-1">
                <text:number>1.</text:number>
                <text:p text:style-name="al">Roestvorming op delen van het voertuig;</text:p>
              </text:list-item>
              <text:list-item text:style-override="id1-3-2-1-1-9-2">
                <text:number>2.</text:number>
                <text:p text:style-name="al">Er was geen raam aanwezig. In plaats daarvan was de opening afgeplakt met tape;</text:p>
              </text:list-item>
              <text:list-item text:style-override="id1-3-2-1-1-9-3">
                <text:number>3.</text:number>
                <text:p text:style-name="al">De voorbumper was beschadigd;</text:p>
              </text:list-item>
              <text:list-item text:style-override="id1-3-2-1-1-9-4">
                <text:number>4.</text:number>
                <text:p text:style-name="al">Kentekenplaten waren niet bevestigd op de daarvoor bestemde plaatsen;</text:p>
              </text:list-item>
              <text:list-item text:style-override="id1-3-2-1-1-9-5">
                <text:number>5.</text:number>
                <text:p text:style-name="al">Banden waren voorzien van onvoldoende lucht.</text:p>
              </text:list-item>
            </text:list>
            <text:p text:style-name="common-al">Foto’s van het voertuig van het proces-verbaal:</text:p>
            <text:p text:style-name="common-al">
            <draw:frame><draw:text-box><text:section text:name="plaatje_id1-3-2-1-1-11-1" text:style-name="plaatje">
              <text:p text:style-name="illustratie_id1-3-2-1-1-11-1-1"><draw:frame draw:style-name="illustratie_id1-3-2-1-1-11-1-1" text:anchor-type="paragraph" svg:width="130mm" svg:height="98.4mm"><draw:image xlink:href="Pictures/Fotosi6f19444d-16d0-4304-a2dc-9157a816826b.png" xlink:type="simple"/></draw:frame></text:p>
            </text:section></draw:text-box></draw:frame>
          </text:p>
            <text:p text:style-name="common-al">
            <text:span text:style-name="nadrukvet">Juridische definitie voertuigwrak </text:span>
          </text:p>
            <text:p text:style-name="common-al">In artikel 5:5 van de Algemene Plaatselijke Verordening (hierna: APV) Barendrecht staat dat het verboden is een voertuigwrak op de openbare weg te plaatsen of te laten staan. De definitie van een voertuigwrak wordt weergegeven in art. 7 lid 1 Beleidsregel verwijderen voertuigwrakken en ongewenste voertuigen gemeente Barendrecht (hierna: Beleidsregel). Hierin wordt gedefinieerd dat een voertuigwrak een voertuig is die rij-technisch niet meer in staat is om aan het verkeer deel te nemen en het voertuig moet zich bevinden in een kennelijk verwaarloosde toestand. Deze begrippen worden in art. 7 lid 2 van de Beleidsregel nader ingevuld. Ten slotte is het van belang om te benoemen dat voertuigwrakken op straat schadelijk zijn voor het uiterlijk van de gemeente en kunnen overlast veroorzaken voor omwonenden</text:p>
            <text:p text:style-name="common-al">
            <text:span text:style-name="nadrukvet">Het voertuig is een wrak en mag niet op de openbare weg staan</text:span>
          </text:p>
            <text:p text:style-name="common-al">In de beleidsregel wordt weergegeven dat indien bepaalde onderdelen ontbreken of vernield zijn zoals een kenteken, ruit(en) en bumper(s) kan omvatten dat sprake is van een voertuig dat zich in rij- technisch onvoldoende staat van onderhoud bevindt en in een kennelijk verwaarloosde toestand verkeert. In het geval van dit voertuig is hiervan sprake. Gezien de constateringen van de toezichthouders, waarbij in ieder geval sprake is van een beschadigde bumper en het ontbreken van zowel de kentekenplaten als een ruit, merken wij dit voertuig aan als een wrak.</text:p>
            <text:p text:style-name="common-al">
            <text:span text:style-name="nadrukvet">Wij zijn van plan een last onder bestuursdwang toe te passen</text:span>
          </text:p>
            <text:p text:style-name="common-al">Het college is van plan een last onder bestuursdwang toe te passen. Dit betekent dat het voertuig met voertuigidentificatienummer uiterlijk binnen 10 dagen na de dag van publicatie van deze brief van de openbare weg moet verwijderen en verwijderd moet houden (verplaatsen naar een andere locatie binnen Barendrecht is dus niet toegestaan).</text:p>
            <text:p text:style-name="common-al">Verwijdert u het voertuig niet op tijd? Dan past het college bestuursdwang toe. Dit betekent dat wij het voertuig laten verwijderen en opslaan. Het voertuig wordt in beginsel 13 weken opgeslagen. Dit is anders wanneer er een duidelijke onevenredigheid bestaat tussen de geringe waarde van het voertuig en de kosten van bestuursdwang. Als dit het geval is, en de rechtmatige eigenaar meldt zich niet binnen twee weken, dan wordt het voertuig verkocht dan wel vernietigd. </text:p>
            <text:p text:style-name="common-al">Het college van burgemeester en wethouders heeft deze handhavende bevoegdheden op grond van artikel 125 van de Gemeentewet en titel 5.1 van de Algemene wet bestuursrecht (hierna: Awb).</text:p>
            <text:p text:style-name="common-al">
            <text:span text:style-name="nadrukvet">U kunt uw zienswijze geven voordat wij een besluit nemen</text:span>
          </text:p>
            <text:p text:style-name="common-al">Voordat wij een definitief besluit nemen, wordt de rechtmatige eigenaar op grond van artikel 4:8 van de Algemene wet bestuursrecht (Awb) in de gelegenheid gesteld een zienswijze in te dienen.</text:p>
            <text:p text:style-name="common-al">Een zienswijze kan binnen zeven dagen na de dag van publicatie van deze brief schriftelijk worden ingediend via bovenstaand postadres of via het e-mailadres: <text:a xlink:href="mailto:veiligheid@barendrecht.nl" xlink:type="simple"><text:span text:style-name="nadrukondlijn">veiligheid@barendrecht.nl</text:span></text:a>. </text:p>
            <text:p text:style-name="common-al">
            <text:span text:style-name="nadrukvet">Geen besluit </text:span>
          </text:p>
            <text:p text:style-name="common-al">Dit voornemen is geen besluit in de zin van de Algemene wet bestuursrecht. Het indienen van bezwaar en beroep is daarom niet mogelijk. Tegen het uiteindelijke besluit staan wel rechtsmiddelen open.</text:p>
            <text:p text:style-name="common-al">
            <text:span text:style-name="nadrukvet">Heeft u vragen?</text:span>
          </text:p>
            <text:p text:style-name="last-al">Heeft u vragen over deze brief? Neem dan contact met ons op via telefoonnummer 14 0180. Wij helpen u graag.</text:p>
            <text:p text:style-name="tekst_bottom"/>
          </text:section>
        </text:section>
        <text:section text:name="zakelijke-mededeling-sluiting_id1-3-2-2" text:style-name="zakelijke-mededeling-sluiting">
          <text:section text:name="ondertekening_id1-3-2-2-1">
            <text:p><text:span text:style-name="functie">Met vriendelijke groet,</text:span></text:p>
            <text:p><text:span text:style-name="functie">Namens het college van burgemeester en wethouders van Barendrecht,</text:span></text:p>
          </text:section>
          <text:section text:name="ondertekening_id1-3-2-2-2">
            <text:p><text:span text:style-name="functie"/></text:p>
            <text:p><text:span text:style-name="functie">Mw. L. de Ruiter</text:span></text:p>
            <text:p><text:span text:style-name="functie">Teammanager Veilighei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1" style:parent-style-name="Standard">
      <style:paragraph-properties style:line-spacing="0mm" style:text-autospace="none" ofo:line-height="0.001cm"/>
    </style:style>
    <style:style style:family="graphic" style:name="illustratie_id1-3-2-1-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9723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arendrecht</meta:user-defined>
    <meta:user-defined meta:name="OVERHEID.Informatietype/DC.type">officiële publicatie</meta:user-defined>
    <meta:user-defined meta:name="OVERHEID.Gemeente/DCTERMS.publisher">Barendrecht</meta:user-defined>
    <meta:user-defined meta:name="OVERHEID.Gemeente/OVERHEID.authority">Barendrech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052351</meta:user-defined>
    <dc:language>nl</dc:language>
    <meta:user-defined meta:name="OVERHEIDop.locatietype/OVERHEIDop.gebiedsmarkering">Weg</meta:user-defined>
    <meta:user-defined meta:name="DC.title">Voornemen tot wegslepen van voertuigwrak aan de Petrus Camperstraat te Barendrecht</meta:user-defined>
    <meta:user-defined meta:name="DCTERMS.W3CDTF/DCTERMS.available">2026-08-24</meta:user-defined>
    <meta:user-defined meta:name="DCTERMS.W3CDTF/OVERHEIDop.jaargang">2026</meta:user-defined>
    <meta:user-defined meta:name="OVERHEIDop.publicationIssue">397237</meta:user-defined>
    <meta:user-defined meta:name="OVERHEIDop.GmbID/DC.identifier">gmb-2026-397237</meta:user-defined>
    <meta:user-defined meta:name="OVERHEIDop.versieInformatie"/>
  </office:meta>
</office:document-meta>
</file>