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nokverhoging aan Melkweglaan 104, 2394 NG Hazerswoude-Rijnd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een nokverhoging aan Melkweglaan 104, 2394 NG Hazerswoude-Rijndijk, geregistreerd onder nr. 0484396426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De gemeente neemt daarover waarschijnlijk voor 14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72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64261</meta:user-defined>
    <meta:user-defined meta:name="DCTERMS.abstract">Aanvraag vergunning voor het bouwen van een nokverhoging aan Melkweglaan 104, 2394 NG Hazerswoude-Rijndijk.</meta:user-defined>
    <dc:language>nl</dc:language>
    <meta:user-defined meta:name="OVERHEIDop.locatietype/OVERHEIDop.gebiedsmarkering">Punt</meta:user-defined>
    <meta:user-defined meta:name="DC.title">Aanvraag vergunning voor het bouwen van een nokverhoging aan Melkweglaan 104, 2394 NG Hazerswoude-Rijndijk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32</meta:user-defined>
    <meta:user-defined meta:name="OVERHEIDop.GmbID/DC.identifier">gmb-2026-397232</meta:user-defined>
    <meta:user-defined meta:name="OVERHEIDop.versieInformatie"/>
  </office:meta>
</office:document-meta>
</file>