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eidestraat 18 1097X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 op de begane grond van de woning</text:p>
            <text:p text:style-name="common-al">Besluit: verleend</text:p>
            <text:p text:style-name="common-al">Besluit verzonden op: 19-08-2026</text:p>
            <text:p text:style-name="common-al">Zaakadres: Weidestraat 18 1097XJ Amsterdam</text:p>
            <text:p text:style-name="common-al">Zaaknummer: Z2026-034555</text:p>
            <text:p text:style-name="common-al">DSO-nummer: 202608030097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34555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2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555</meta:user-defined>
    <meta:user-defined meta:name="DCTERMS.abstract">realiseren van een muurdoorbraak op de begane grond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eidestraat 18 1097XJ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29</meta:user-defined>
    <meta:user-defined meta:name="OVERHEIDop.GmbID/DC.identifier">gmb-2026-397229</meta:user-defined>
    <meta:user-defined meta:name="OVERHEIDop.versieInformatie"/>
  </office:meta>
</office:document-meta>
</file>