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tichtstraat 23 1079R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derhouden van de gevels van het gebouw</text:p>
            <text:p text:style-name="common-al">Besluit: verleend</text:p>
            <text:p text:style-name="common-al">Besluit verzonden op: 19-08-2026</text:p>
            <text:p text:style-name="common-al">Zaakadres: Stichtstraat 23 1079RB Amsterdam</text:p>
            <text:p text:style-name="common-al">Zaaknummer: Z2026-021364</text:p>
            <text:p text:style-name="common-al">DSO-nummer: 202605140038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1364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22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64</meta:user-defined>
    <meta:user-defined meta:name="DCTERMS.abstract">onderhouden van de gevels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tichtstraat 23 1079RB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27</meta:user-defined>
    <meta:user-defined meta:name="OVERHEIDop.GmbID/DC.identifier">gmb-2026-397227</meta:user-defined>
    <meta:user-defined meta:name="OVERHEIDop.versieInformatie"/>
  </office:meta>
</office:document-meta>
</file>